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e3478fb46bee8b254ab1529f1400fa.png"/>
  <manifest:file-entry manifest:media-type="image/png" manifest:full-path="Pictures/41c72c4299f6aae17a5216545ab4753b.png"/>
  <manifest:file-entry manifest:media-type="image/png" manifest:full-path="Pictures/92f4be82f62c382b03795e745a68d8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us:pacht:grundstueck_anlegen"/><text:bookmark-start text:name="__RefHeading___grundstueck-anlegen_1"/><text:bookmark-start text:name="grundstueck-anlegen"/>Grundstück anlegen<text:bookmark-end text:name="__RefHeading___grundstueck-anlegen_1"/><text:bookmark-end text:name="grundstueck-anlegen"/></text:h>
      <text:p text:style-name="Text_20_body"><draw:frame draw:style-name="mediaright" draw:name="0" text:anchor-type="paragraph" draw:z-index="0" svg:width="10.583333333333cm" svg:height="9.3239893211289cm"><draw:image xlink:href="Pictures/3ae3478fb46bee8b254ab1529f1400fa.png" xlink:type="simple" xlink:show="embed" xlink:actuate="onLoad"/></draw:frame>
<text:span text:style-name="underline">Ausgangssituation:</text:span></text:p>
      <text:p text:style-name="Text_20_body">Sie möchten die Informationen zu einem neuen Grundstück anlegen. </text:p>
      <text:p text:style-name="Text_20_body"><text:span text:style-name="Strong_20_Emphasis">Schritt 1:</text:span></text:p>
      <text:p text:style-name="Text_20_body">Klicken Sie im Menü Pacht auf den Schriftzug <text:span text:style-name="Emphasis">Grundstück anlegen</text:span>. Es öffnet sich das Formular <text:span text:style-name="Emphasis">Grundstück anlegen</text:span>.</text:p>
      <text:p text:style-name="Text_20_body"><text:span text:style-name="Strong_20_Emphasis">Schritt 2:</text:span>
Füllen Sie bitte zunächst die Felder im Reiter <text:span text:style-name="Emphasis">Flächendetails</text:span> aus</text:p>
      <text:list text:style-name="List_20_1" text:continue-numbering="false">
        <text:list-item>
          <text:p text:style-name="List_20_1_Content_First"> Geben Sie dem Grundstück eine Bezeichnung: in der Regel ist dies die Gemarkung zusammen mit einer Gewanne- oder Adressbezeichnung, z. B. „Mombach – Mittelgewann“ oder „Finthen - Am Tiefenweg“.</text:p>
        </text:list-item>
        <text:list-item>
          <text:p text:style-name="List_20_1_Content"> eine Identifikationsnummer G-&lt;KKZ&gt;-&lt;lfd. Nr.&gt; wird später durch das System vergeben</text:p>
        </text:list-item>
        <text:list-item>
          <text:p text:style-name="List_20_1_Content"> geben Sie ein Gebiet aus einer Auswahlliste von Gebieten an, in dem das Grundstück sich befindet</text:p>
        </text:list-item>
        <text:list-item>
          <text:p text:style-name="List_20_1_Content"> fügen Sie das Grundstück definierende Flurstück aus der Flurstückauswahlmaske hinzu (mit <text:span text:style-name="Emphasis">Übernehmen</text:span> der Angaben oder Abbrechen des Eingabeprozesses):<draw:frame draw:style-name="mediaright" draw:name="1" text:anchor-type="paragraph" draw:z-index="1" svg:width="6.6145833333333cm" svg:height="5.1162523020258cm"><draw:image xlink:href="Pictures/41c72c4299f6aae17a5216545ab4753b.png" xlink:type="simple" xlink:show="embed" xlink:actuate="onLoad"/></draw:frame></text:p>
          <text:list text:style-name="List_20_1">
            <text:list-item>
              <text:p text:style-name="List_20_1_Content"> die <text:span text:style-name="Emphasis">Grundstücksfläche</text:span> wird automatisch berechnet, kann aber manuell angepasst werden, wenn die vertraglich festgelegte Fläche der realen Fläche nicht entspricht</text:p>
            </text:list-item>
            <text:list-item>
              <text:p text:style-name="List_20_1_Content"> geben Sie den <text:span text:style-name="Emphasis">Preis pro Quadratmeter</text:span> ein</text:p>
            </text:list-item>
            <text:list-item>
              <text:p text:style-name="List_20_1_Content"> tragen Sie die entsprechenden Daten für den <text:span text:style-name="Emphasis">Verpachtungsbeginn</text:span> (Pflichtfeld) dieses Grundstücks ein und ggf. ein <text:span text:style-name="Emphasis">Wegfalldatum</text:span></text:p>
            </text:list-item>
          </text:list>
        </text:list-item>
        <text:list-item>
          <text:p text:style-name="List_20_1_Content_Last"> tragen Sie den Schutzstatus ein</text:p>
        </text:list-item>
      </text:list>
      <text:p text:style-name="Text_20_body"><text:span text:style-name="Strong_20_Emphasis">Hinweis 1:</text:span> Grundstücke bestehen immer aus genau einem Flurstück. Wenn Sie ein weiteres Flurstück einem Grundstück hinzufügen wollen so geht dies nicht. Sie müssen ein neues Grundstück anlegen und können diese beiden Grundstücke (= Flurstücke) dann im Pachtvertrag zusammen aufführen.</text:p>
      <text:p text:style-name="Text_20_body"><text:span text:style-name="Strong_20_Emphasis">Hinweis 2:</text:span> Die Felder „Verpachtungsbeginn“ und „Wegfalldatum“ werden auch in der Maske „Pachtvertrag“ unmittelbar angezeigt und kön-nen dort gepflegt werden. Es handelt sich dabei um dieselben Attribute, die folglich an zwei Stellen gepflegt werden können.</text:p>
      <text:p text:style-name="Text_20_body"><text:span text:style-name="Strong_20_Emphasis">Schritt 3:</text:span></text:p>
      <text:p text:style-name="Text_20_body">Füllen Sie bitte als nächstes die Felder im Reiter <text:span text:style-name="Emphasis">Zuständigkeiten</text:span> aus. Zunächst ist dem Grundstück ein Verpächter zuzuordnen (der Ver-pächter muss zuvor angelegt worden sein im Personen-Kataster):
Drücken Sie auf den Button „Verpächter hinzufügen“ und wählen Sie den entsprechenden Eintrag aus der Liste aus, dieser wird dann als Verpächter übernommen.</text:p>
      <text:p text:style-name="Text_20_body"><draw:frame draw:style-name="mediaright" draw:name="2" text:anchor-type="paragraph" draw:z-index="2" svg:width="10.583333333333cm" svg:height="10.607634902411cm"><draw:image xlink:href="Pictures/92f4be82f62c382b03795e745a68d8b7.png" xlink:type="simple" xlink:show="embed" xlink:actuate="onLoad"/></draw:frame>
Sie können darüber hinaus folgende weitere Sachdaten eingeben:</text:p>
      <text:list text:style-name="List_20_1" text:continue-numbering="false">
        <text:list-item>
          <text:p text:style-name="List_20_1_Content_First"> Bearbeitung durch (als Text)</text:p>
        </text:list-item>
        <text:list-item>
          <text:p text:style-name="List_20_1_Content"> Nutzungszustand (als Text)</text:p>
        </text:list-item>
        <text:list-item>
          <text:p text:style-name="List_20_1_Content"> Bemerkung (als Text)</text:p>
        </text:list-item>
        <text:list-item>
          <text:p text:style-name="List_20_1_Content"> zuständige uNB (mit Auswahlliste)</text:p>
        </text:list-item>
        <text:list-item/>
      </text:list>
      <text:p text:style-name="Text_20_body"><text:span text:style-name="Strong_20_Emphasis">Schritt 4:</text:span></text:p>
      <text:p text:style-name="Text_20_body">Wenn Sie mindestens die Pflichtfelder ausgefüllt haben so können Sie das Grundstück abspeichern. Fehlen Pflichtfeldangaben, so werden Sie höflich darauf hingewiesen, welche Felder noch auszufüllen sind, da sonst ein „speichern“ nicht möglich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maus:pacht:grundstueck_anlegen</dc:title>
  </office:meta>
</office:document-meta>
</file>