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afccf52e3ab1b0b2dda1530a9ffeb96.png"/>
  <manifest:file-entry manifest:media-type="image/png" manifest:full-path="Pictures/3ae3478fb46bee8b254ab1529f1400fa.png"/>
  <manifest:file-entry manifest:media-type="image/png" manifest:full-path="Pictures/85773f06bbeb0805610dc2c6b2a27c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us:pacht:grundstueck_bearbeiten"/><text:bookmark-start text:name="__RefHeading___grundstueck-bearbeiten_1"/><text:bookmark-start text:name="grundstueck-bearbeiten"/>Grundstück bearbeiten<text:bookmark-end text:name="__RefHeading___grundstueck-bearbeiten_1"/><text:bookmark-end text:name="grundstueck-bearbeiten"/></text:h>
      <text:p text:style-name="Text_20_body"><text:span text:style-name="underline">Ausgangssituation</text:span>:</text:p>
      <text:p text:style-name="Text_20_body">Sie möchten die Informationen zu bereits angelegten Grundstücken einsehen oder pflegen.</text:p>
      <text:p text:style-name="Text_20_body"><text:span text:style-name="Strong_20_Emphasis">Schritt 1:</text:span></text:p>
      <text:p text:style-name="Text_20_body">Klicken Sie im Menü Pacht auf den Schriftzug <text:span text:style-name="Emphasis">Grundstück bearbeiten</text:span>. Das Formular besteht <text:span text:style-name="Strong_20_Emphasis">bei allen Funktionen „… bearbeiten“</text:span> immer aus einem oberen und einem unteren Teil: unter der Maskenüberschrift finden Sie verschiedene <text:span text:style-name="Strong_20_Emphasis">Suchfilter</text:span>, mit denen Sie die Menge der im unteren Teil der Maske aufgelisteten Grundstücke (sog. Ergebnisliste der Suche) eingrenzen können.
<draw:frame draw:style-name="mediaright" draw:name="0" text:anchor-type="paragraph" draw:z-index="0" svg:width="10.583333333333cm" svg:height="6.297322775264cm"><draw:image xlink:href="Pictures/6afccf52e3ab1b0b2dda1530a9ffeb96.png" xlink:type="simple" xlink:show="embed" xlink:actuate="onLoad"/></draw:frame></text:p>
      <text:p text:style-name="Text_20_body"><text:span text:style-name="Strong_20_Emphasis">Schritt 2:</text:span></text:p>
      <text:p text:style-name="Text_20_body">Sollten die Grundstücke, die Sie einsehen wollen, nicht unmittelbar in der unteren Liste erkenn- oder auswählbar sein, so können Sie als Suchfilter</text:p>
      <text:list text:style-name="List_20_1" text:continue-numbering="false">
        <text:list-item>
          <text:p text:style-name="List_20_1_Content_First"> eine Grundstücks-ID (oder ein Präfix davon)</text:p>
        </text:list-item>
        <text:list-item>
          <text:p text:style-name="List_20_1_Content"> eine Gemarkung</text:p>
        </text:list-item>
        <text:list-item>
          <text:p text:style-name="List_20_1_Content_Last"> das Flurstückkennzeichen (oder ein Präfix davon)</text:p>
        </text:list-item>
      </text:list>
      <text:p text:style-name="Text_20_body">vorgeben. Sie können auch über den Buchstabenfilter nach der Grundstücksbezeichnung suchen.</text:p>
      <text:p text:style-name="Text_20_body"><text:span text:style-name="Strong_20_Emphasis">Hinweis 1:</text:span> Häufig kommt es zu keinen Resultaten bei der Suche, weil Sie eine Filterangabe „vergessen“ oder „stehen gelassen“ haben, und der Suchfilter damit kein Grundstück  findet, welches „alle“ Kriterien aufweist, die Sie als Suchfilter eingestellt haben. </text:p>
      <text:p text:style-name="Text_20_body"><text:span text:style-name="Strong_20_Emphasis">Hinweis 2:</text:span> Wenn Sie nur eine Angabe zum Suchfilter machen wollen, stellen Sie sicher, das die übrigen Suchfilter-Felder leer sind.</text:p>
      <text:p text:style-name="Text_20_body"><text:span text:style-name="Strong_20_Emphasis">Schritt 3:</text:span></text:p>
      <text:p text:style-name="Text_20_body">Wählen Sie aus der Ergebnisliste Ihrer Suche abschließend das Grundstück durch einen „Klick“ auf die Zeile aus, das Sie bearbeiten wollen. Es öffnet sich die Detailmaske zu einem Grundstück.
<draw:frame draw:style-name="mediaright" draw:name="1" text:anchor-type="paragraph" draw:z-index="1" svg:width="10.583333333333cm" svg:height="9.3239893211289cm"><draw:image xlink:href="Pictures/3ae3478fb46bee8b254ab1529f1400fa.png" xlink:type="simple" xlink:show="embed" xlink:actuate="onLoad"/></draw:frame></text:p>
      <text:p text:style-name="Text_20_body"><text:span text:style-name="Strong_20_Emphasis">Schritt 4:</text:span></text:p>
      <text:p text:style-name="Text_20_body">Sie können nun die verschiedenen Rubriken auf- oder zuklappen, mittels Visualisieren sich das Grundstück auf der Karte anzeigen lassen oder die Felder unmittelbar korrigieren. Dies gilt auch für die Felder</text:p>
      <text:list text:style-name="List_20_1" text:continue-numbering="false">
        <text:list-item>
          <text:p text:style-name="List_20_1_Content_First"> „Größe in qm“ (wenn die vertragliche Pachtfläche abweicht von der Grundstücksfläche)</text:p>
        </text:list-item>
        <text:list-item>
          <text:p text:style-name="List_20_1_Content"> den Preis pro qm</text:p>
        </text:list-item>
        <text:list-item>
          <text:p text:style-name="List_20_1_Content"> das Beginndatum der Verpachtung dieser Fläche</text:p>
        </text:list-item>
        <text:list-item>
          <text:p text:style-name="List_20_1_Content_Last"> das Wegfalldatum der Verpachtung dieser Fläche</text:p>
        </text:list-item>
      </text:list>
      <text:p text:style-name="Text_20_body"><text:span text:style-name="Strong_20_Emphasis">Schritt 5:</text:span></text:p>
      <text:p text:style-name="Text_20_body">Wollen Sie die das Flurstück definierenden Angaben korrigieren (weil Sie z. B. fehlerhaft eingetragen wurden), so können Sie dies mit dem Button <text:span text:style-name="Emphasis">Flurstück ersetzen</text:span> tun. Die Angaben zum Verpächter können korrigiert werden (im Sinne: ein anderer Verpächter), indem Sie den Button „Verpächter ersetzen“ drücken und einen anderen Verpächter auswählen.	
<draw:frame draw:style-name="mediaright" draw:name="2" text:anchor-type="paragraph" draw:z-index="2" svg:width="10.583333333333cm" svg:height="5.9022435897436cm"><draw:image xlink:href="Pictures/85773f06bbeb0805610dc2c6b2a27cda.png" xlink:type="simple" xlink:show="embed" xlink:actuate="onLoad"/></draw:frame></text:p>
      <text:p text:style-name="Text_20_body"><text:span text:style-name="Strong_20_Emphasis">Schritt 6:</text:span></text:p>
      <text:p text:style-name="Text_20_body">Schließen Sie die Bearbeitung der Grundstücksinformationen ab, in dem Sie <text:span text:style-name="Emphasis">Speichern</text:span> drücken. Wollen Sie die Änderungen verwerfen so gelangen Sie mit <text:span text:style-name="Emphasis">Abbrechen</text:span> zurück zur Übersicht.</text:p>
      <text:p text:style-name="Text_20_body"><text:span text:style-name="Strong_20_Emphasis">Hinweis 3:</text:span> Wenn Sie (anteilig) ein Flurstück in mehreren Verträgen berücksichtigen wollen, so müssen Sie hier mehrere Grundstücke anlegen, die alle dasselbe Flurstück, ggf. mit unterschiedlichen Größenangaben für den betreffenden Teil des Flurstückes aufwei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maus:pacht:grundstueck_bearbeiten</dc:title>
  </office:meta>
</office:document-meta>
</file>