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74a2fbdceb4a9482045616cb0585ac.png"/>
  <manifest:file-entry manifest:media-type="image/png" manifest:full-path="Pictures/f1a346ea966d9f8346e5f6f4ba28f0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us:pacht:verpaechter_anlegen"/><text:bookmark-start text:name="__RefHeading___verpaechter-anlegen_1"/><text:bookmark-start text:name="verpaechter-anlegen"/>Verpächter anlegen<text:bookmark-end text:name="__RefHeading___verpaechter-anlegen_1"/><text:bookmark-end text:name="verpaechter-anlegen"/></text:h>
      <text:p text:style-name="Text_20_body"> <draw:frame draw:style-name="mediaright" draw:name="0" text:anchor-type="paragraph" draw:z-index="0" svg:width="10.583333333333cm" svg:height="9.8038933640199cm"><draw:image xlink:href="Pictures/be74a2fbdceb4a9482045616cb0585ac.png" xlink:type="simple" xlink:show="embed" xlink:actuate="onLoad"/></draw:frame>
<text:span text:style-name="underline">Ausgangssituation:</text:span>
Sie wollen einen neuen Verpächter in das Personen-Register aufnehmen.</text:p>
      <text:p text:style-name="Text_20_body"><text:span text:style-name="Strong_20_Emphasis">Schritt 1:</text:span></text:p>
      <text:p text:style-name="Text_20_body">Klicken Sie im Menü Pacht auf den Schriftzug <text:span text:style-name="Emphasis">Verpächter anlegen</text:span>. </text:p>
      <text:p text:style-name="Text_20_body"><text:span text:style-name="Strong_20_Emphasis">Schritt 2:</text:span></text:p>
      <text:p text:style-name="Text_20_body">Füllen Sie mindestens die Pflichtfelder im Reiter Kontaktdaten aus. (Im Reiter Kategorie ist der Verpächter vorbelegt - Eingabe hier ist nicht nötig).</text:p>
      <text:p text:style-name="Text_20_body"><text:span text:style-name="Strong_20_Emphasis">Schritt 3:</text:span></text:p>
      <text:p text:style-name="Text_20_body">Im Reiter Bankverbindung können Sie eine oder mehrere Bankverbindungen des Verpächters angeben. Drücken Sie hierzu den Button <text:span text:style-name="Emphasis">Konto hinzufügen</text:span>. </text:p>
      <text:p text:style-name="Text_20_body"><text:span text:style-name="Strong_20_Emphasis">Schritt 4:</text:span></text:p>
      <text:p text:style-name="Text_20_body">Geben Sie in die Kontoeingabe-Maske bitte alle Daten ein. Schließen Sie diese Maske mit <text:span text:style-name="Emphasis">Übernehmen</text:span> oder brechen Sie mit <text:span text:style-name="Emphasis">Abbrechen</text:span> den Eingabeprozess der Kontodaten ab. Anschließend können Sie erneut ein <text:span text:style-name="Emphasis">Konto hinzufügen</text:span>.</text:p>
      <text:p text:style-name="Text_20_body"><draw:frame draw:style-name="medialeft" draw:name="1" text:anchor-type="paragraph" draw:z-index="1" svg:width="7.9375cm" svg:height="4.6751146788991cm"><draw:image xlink:href="Pictures/f1a346ea966d9f8346e5f6f4ba28f064.png" xlink:type="simple" xlink:show="embed" xlink:actuate="onLoad"/></draw:frame>
<text:span text:style-name="Strong_20_Emphasis">Schritt 5:</text:span></text:p>
      <text:p text:style-name="Text_20_body">Wollen Sie Kontodaten korrigieren eines bereits eingetragenen Kontos so können Sie dies auch unmittelbar in den dafür vorgesehenen Feldern tun. Hierzu muß die Kontoeingabe-Maske nicht aufgerufen werden.</text:p>
      <text:p text:style-name="Text_20_body"><text:span text:style-name="Strong_20_Emphasis">Schritt 6:</text:span></text:p>
      <text:p text:style-name="Text_20_body">Schließen Sie das Anlegen eines neuen Verpächters mit dem Button <text:span text:style-name="Emphasis">Speichern</text:span> ab. Mit dem Button <text:span text:style-name="Emphasis">Abbrechen</text:span> verwerfen Sie die Eingab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us:pacht:verpaechter_anlegen</dc:title>
  </office:meta>
</office:document-meta>
</file>